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Heading" style:master-page-name="MP0" style:family="paragraph">
      <style:paragraph-properties fo:break-before="page"/>
    </style:style>
    <style:style style:name="P3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P4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6pt" style:font-size-asian="16pt" style:rfc-language-tag="es-ES_tradnl" fo:language="es"/>
    </style:style>
    <style:style style:name="P5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6pt" style:font-size-asian="16pt" style:rfc-language-tag="es-ES_tradnl" fo:language="es"/>
    </style:style>
    <style:style style:name="P6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4pt" style:font-size-asian="14pt" style:rfc-language-tag="es-ES_tradnl" fo:language="es"/>
    </style:style>
    <style:style style:name="P7" style:parent-style-name="Standard" style:family="paragraph">
      <style:text-properties style:rfc-language-tag="es-ES_tradnl" fo:language="es"/>
    </style:style>
    <style:style style:name="P8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font-size="11pt" style:font-size-asian="11pt" style:rfc-language-tag="es-ES_tradnl" fo:language="es"/>
    </style:style>
    <style:style style:name="P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font-size="11pt" style:font-size-asian="11pt" style:rfc-language-tag="es-ES_tradnl" fo:language="es"/>
    </style:style>
    <style:style style:name="P10" style:parent-style-name="Título3" style:family="paragraph">
      <style:text-properties fo:font-weight="normal" style:font-weight-asian="normal" style:font-weight-complex="normal" fo:font-size="11pt" style:font-size-asian="11pt"/>
    </style:style>
    <style:style style:name="P11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P12" style:parent-style-name="Textbody" style:family="paragraph">
      <style:text-properties style:rfc-language-tag="es-ES_tradnl" fo:language="es"/>
    </style:style>
    <style:style style:name="P1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4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5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6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7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8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P20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21" style:parent-style-name="Título4" style:family="paragraph">
      <style:text-properties fo:font-weight="normal" style:font-weight-asian="normal" style:font-weight-complex="normal"/>
    </style:style>
    <style:style style:name="P22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2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24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25" style:parent-style-name="western" style:family="paragraph">
      <style:paragraph-properties fo:text-align="justify" fo:margin-bottom="0.1104in" fo:line-height="104%"/>
      <style:text-properties style:font-name="Calibri" style:font-name-complex="Calibri" fo:font-weight="bold" style:font-weight-asian="bold" style:font-weight-complex="bold"/>
    </style:style>
    <style:style style:name="P26" style:parent-style-name="Título4" style:family="paragraph">
      <style:text-properties fo:language="es" fo:country="ES"/>
    </style:style>
    <style:style style:name="P27" style:parent-style-name="Título4" style:family="paragraph">
      <style:text-properties fo:language="es" fo:country="ES"/>
    </style:style>
    <style:style style:name="P28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T29" style:parent-style-name="Fuentedepárrafopredeter." style:family="text">
      <style:text-properties fo:font-weight="bold" style:font-weight-asian="bold" style:font-weight-complex="bold" style:rfc-language-tag="es-ES_tradnl" fo:language="es"/>
    </style:style>
    <style:style style:name="T30" style:parent-style-name="Fuentedepárrafopredeter." style:family="text">
      <style:text-properties fo:font-weight="bold" style:font-weight-asian="bold" style:font-weight-complex="bold" fo:background-color="#FFFFFF" style:rfc-language-tag="es-ES_tradnl" fo:language="es"/>
    </style:style>
    <style:style style:name="P31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background-color="#FFFFFF" style:rfc-language-tag="es-ES_tradnl" fo:language="es"/>
    </style:style>
    <style:style style:name="P32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3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34" style:parent-style-name="Título4" style:family="paragraph">
      <style:text-properties fo:language="es" fo:country="ES"/>
    </style:style>
    <style:style style:name="P35" style:parent-style-name="Standard" style:family="paragraph">
      <style:paragraph-properties fo:text-align="justify"/>
      <style:text-properties style:font-name="Calibri" style:font-name-complex="Calibri"/>
    </style:style>
    <style:style style:name="P36" style:parent-style-name="Título4" style:family="paragraph">
      <style:text-properties fo:language="es" fo:country="ES"/>
    </style:style>
    <style:style style:name="P37" style:parent-style-name="Standard" style:family="paragraph">
      <style:paragraph-properties fo:text-align="justify"/>
      <style:text-properties style:font-name="Calibri" style:font-name-complex="Calibri"/>
    </style:style>
    <style:style style:name="P38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39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40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41" style:parent-style-name="Standard" style:family="paragraph">
      <style:paragraph-properties fo:text-align="justify"/>
    </style:style>
    <style:style style:name="T42" style:parent-style-name="Fuentedepárrafopredeter." style:family="text">
      <style:text-properties style:font-name="Calibri" style:font-name-complex="Calibri" style:rfc-language-tag="es-ES_tradnl" fo:language="es"/>
    </style:style>
    <style:style style:name="T43" style:parent-style-name="Fuentedepárrafopredeter." style:family="text"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T44" style:parent-style-name="Fuentedepárrafopredeter." style:family="text">
      <style:text-properties style:font-name="Calibri" style:font-name-complex="Calibri" style:rfc-language-tag="es-ES_tradnl" fo:language="es"/>
    </style:style>
    <style:style style:name="P45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46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47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48" style:parent-style-name="Título4" style:family="paragraph">
      <style:text-properties fo:language="es" fo:country="ES"/>
    </style:style>
    <style:style style:name="P49" style:parent-style-name="Standard" style:family="paragraph">
      <style:paragraph-properties fo:text-align="justify"/>
      <style:text-properties style:font-name="Calibri" style:font-name-complex="Calibri"/>
    </style:style>
    <style:style style:name="P50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51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52" style:parent-style-name="Standard" style:family="paragraph">
      <style:paragraph-properties fo:text-align="justify"/>
    </style:style>
    <style:style style:name="T53" style:parent-style-name="Fuentedepárrafopredeter." style:family="text">
      <style:text-properties style:font-name="Calibri" style:font-name-complex="Calibri" fo:font-weight="bold" style:font-weight-asian="bold" style:font-weight-complex="bold"/>
    </style:style>
    <style:style style:name="T54" style:parent-style-name="Fuentedepárrafopredeter." style:family="text"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P55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56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57" style:parent-style-name="Textbody" style:family="paragraph">
      <style:text-properties style:rfc-language-tag="es-ES_tradnl" fo:language="es"/>
    </style:style>
    <style:style style:name="P58" style:parent-style-name="Textbody" style:family="paragraph">
      <style:text-properties style:rfc-language-tag="es-ES_tradnl" fo:language="es"/>
    </style:style>
    <style:style style:name="T59" style:parent-style-name="Fuentedepárrafopredeter." style:family="text">
      <style:text-properties style:rfc-language-tag="es-ES_tradnl" fo:language="es"/>
    </style:style>
    <style:style style:name="P60" style:parent-style-name="Título4" style:family="paragraph">
      <style:text-properties fo:language="es" fo:country="ES"/>
    </style:style>
    <style:style style:name="P61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2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3" style:parent-style-name="Standard" style:family="paragraph">
      <style:paragraph-properties fo:text-align="justify"/>
    </style:style>
    <style:style style:name="T64" style:parent-style-name="Fuentedepárrafopredeter." style:family="text">
      <style:text-properties style:font-name="Calibri" style:font-name-complex="Calibri"/>
    </style:style>
    <style:style style:name="T65" style:parent-style-name="Fuentedepárrafopredeter." style:family="text">
      <style:text-properties style:font-name="Calibri" style:font-name-complex="Calibri" fo:color="#333333" style:font-size-complex="17pt" fo:background-color="#FFFFFF"/>
    </style:style>
    <style:style style:name="T66" style:parent-style-name="Fuentedepárrafopredeter." style:family="text">
      <style:text-properties style:font-name="Calibri" style:font-name-complex="Calibri" fo:color="#333333" style:font-size-complex="17pt" fo:background-color="#FFFFFF"/>
    </style:style>
    <style:style style:name="P67" style:parent-style-name="Título4" style:family="paragraph">
      <style:text-properties fo:font-weight="normal" style:font-weight-asian="normal" style:font-weight-complex="normal"/>
    </style:style>
    <style:style style:name="T68" style:parent-style-name="Fuentedepárrafopredeter." style:family="text">
      <style:text-properties style:font-name="Calibri" style:font-name-complex="Calibri"/>
    </style:style>
    <style:style style:name="T69" style:parent-style-name="Fuentedepárrafopredeter." style:family="text">
      <style:text-properties style:font-name="Calibri" style:font-name-complex="Calibri" fo:color="#333333" style:font-size-complex="17pt" fo:background-color="#FFFFFF"/>
    </style:style>
    <style:style style:name="T70" style:parent-style-name="Fuentedepárrafopredeter." style:family="text">
      <style:text-properties style:font-name="Calibri" style:font-name-complex="Calibri" fo:color="#333333" style:font-size-complex="17pt" fo:background-color="#FFFFFF"/>
    </style:style>
    <style:style style:name="P71" style:parent-style-name="Título3" style:family="paragraph">
      <style:text-properties fo:font-weight="normal" style:font-weight-asian="normal" style:font-weight-complex="normal" fo:font-size="12pt" style:font-size-asian="12pt" fo:language="es" fo:country="ES"/>
    </style:style>
    <style:style style:name="P72" style:parent-style-name="Título3" style:family="paragraph">
      <style:text-properties fo:font-weight="normal" style:font-weight-asian="normal" style:font-weight-complex="normal" fo:font-size="12pt" style:font-size-asian="12pt" fo:language="es" fo:country="ES"/>
    </style:style>
    <style:style style:name="P73" style:parent-style-name="Standard" style:family="paragraph">
      <style:text-properties fo:font-weight="bold" style:font-weight-asian="bold" style:font-weight-complex="bold"/>
    </style:style>
    <style:style style:name="P74" style:parent-style-name="Standard" style:family="paragraph">
      <style:text-properties fo:font-weight="bold" style:font-weight-asian="bold" style:font-weight-complex="bold"/>
    </style:style>
    <style:style style:name="P75" style:parent-style-name="Título3" style:family="paragraph">
      <style:text-properties fo:language="es" fo:country="ES"/>
    </style:style>
    <style:style style:name="P76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77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78" style:parent-style-name="western" style:family="paragraph">
      <style:paragraph-properties fo:margin-bottom="0.1104in" fo:line-height="104%"/>
      <style:text-properties style:font-name="Calibri" style:font-name-complex="Calibri" fo:font-weight="bold" style:font-weight-asian="bold" style:font-weight-complex="bold"/>
    </style:style>
    <style:style style:name="T79" style:parent-style-name="Fuentedepárrafopredeter." style:family="text">
      <style:text-properties fo:language="es" fo:country="ES"/>
    </style:style>
    <style:style style:name="P80" style:parent-style-name="Standard" style:family="paragraph">
      <style:paragraph-properties fo:text-align="justify"/>
      <style:text-properties style:font-name="Calibri" style:font-name-complex="Calibri"/>
    </style:style>
    <style:style style:name="P81" style:parent-style-name="Standard" style:family="paragraph">
      <style:paragraph-properties fo:text-align="justify"/>
      <style:text-properties style:font-name="Calibri" style:font-name-complex="Calibri"/>
    </style:style>
    <style:style style:name="P82" style:parent-style-name="Título4" style:family="paragraph">
      <style:text-properties fo:language="es" fo:country="ES"/>
    </style:style>
    <style:style style:name="P8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84" style:parent-style-name="Standard" style:family="paragraph">
      <style:paragraph-properties fo:text-align="justify"/>
    </style:style>
    <style:style style:name="T85" style:parent-style-name="Fuentedepárrafopredeter." style:family="text"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T86" style:parent-style-name="Fuentedepárrafopredeter." style:family="text">
      <style:text-properties style:font-name="Calibri" style:font-name-complex="Calibri" fo:font-weight="bold" style:font-weight-asian="bold" style:font-weight-complex="bold" fo:background-color="#FFFFFF"/>
    </style:style>
    <style:style style:name="T87" style:parent-style-name="Fuentedepárrafopredeter." style:family="text">
      <style:text-properties style:font-name="Calibri" style:font-name-complex="Calibri" fo:font-weight="bold" style:font-weight-asian="bold" style:font-weight-complex="bold" fo:background-color="#FFFFFF"/>
    </style:style>
    <style:style style:name="P88" style:parent-style-name="Textoindependiente2" style:family="paragraph">
      <style:text-properties fo:font-weight="normal" style:font-weight-asian="normal" style:font-weight-complex="normal" fo:background-color="#FFFFFF"/>
    </style:style>
    <style:style style:name="P8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P90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91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92" style:parent-style-name="Título4" style:family="paragraph">
      <style:text-properties fo:language="es" fo:country="ES"/>
    </style:style>
    <style:style style:name="P93" style:parent-style-name="Standard" style:family="paragraph">
      <style:paragraph-properties fo:text-align="justify"/>
      <style:text-properties style:font-name="Calibri" style:font-name-complex="Calibri"/>
    </style:style>
    <style:style style:name="P94" style:parent-style-name="Título4" style:family="paragraph">
      <style:text-properties fo:language="es" fo:country="ES"/>
    </style:style>
    <style:style style:name="P95" style:parent-style-name="Standard" style:family="paragraph">
      <style:text-properties style:font-name="Calibri" style:font-name-complex="Calibri"/>
    </style:style>
    <style:style style:name="P96" style:parent-style-name="Standard" style:family="paragraph">
      <style:paragraph-properties fo:text-align="justify"/>
      <style:text-properties style:font-name="Calibri" style:font-name-complex="Calibri"/>
    </style:style>
    <style:style style:name="P97" style:parent-style-name="Textbody" style:family="paragraph">
      <style:text-properties fo:font-weight="bold" style:font-weight-asian="bold" style:font-weight-complex="bold"/>
    </style:style>
    <style:style style:name="P98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99" style:parent-style-name="Standard" style:family="paragraph">
      <style:paragraph-properties fo:text-align="justify"/>
    </style:style>
    <style:style style:name="T100" style:parent-style-name="Fuentedepárrafopredeter." style:family="text">
      <style:text-properties style:font-name="Calibri" style:font-name-complex="Calibri" style:rfc-language-tag="es-ES_tradnl" fo:language="es"/>
    </style:style>
    <style:style style:name="T101" style:parent-style-name="Fuentedepárrafopredeter." style:family="text"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T102" style:parent-style-name="Fuentedepárrafopredeter." style:family="text">
      <style:text-properties style:font-name="Calibri" style:font-name-complex="Calibri" style:rfc-language-tag="es-ES_tradnl" fo:language="es"/>
    </style:style>
    <style:style style:name="P10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04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05" style:parent-style-name="Textoindependiente2" style:family="paragraph">
      <style:text-properties style:rfc-language-tag="es-ES_tradnl" fo:language="es"/>
    </style:style>
    <style:style style:name="P106" style:parent-style-name="Título4" style:family="paragraph">
      <style:text-properties fo:language="es" fo:country="ES"/>
    </style:style>
    <style:style style:name="P107" style:parent-style-name="Standard" style:family="paragraph">
      <style:paragraph-properties fo:text-align="justify"/>
      <style:text-properties style:font-name="Calibri" style:font-name-complex="Calibri"/>
    </style:style>
    <style:style style:name="T108" style:parent-style-name="Fuentedepárrafopredeter." style:family="text">
      <style:text-properties fo:language="es" fo:country="ES"/>
    </style:style>
    <style:style style:name="P109" style:parent-style-name="Standard" style:family="paragraph">
      <style:paragraph-properties fo:text-align="justify"/>
      <style:text-properties style:font-name="Calibri" style:font-name-complex="Calibri"/>
    </style:style>
    <style:style style:name="P110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11" style:parent-style-name="Textoindependiente2" style:family="paragraph">
      <style:text-properties fo:font-weight="normal" style:font-weight-asian="normal" style:font-weight-complex="normal"/>
    </style:style>
    <style:style style:name="P112" style:parent-style-name="Textoindependiente2" style:family="paragraph">
      <style:text-properties fo:font-weight="normal" style:font-weight-asian="normal" style:font-weight-complex="normal"/>
    </style:style>
    <style:style style:name="P113" style:parent-style-name="Textoindependiente2" style:family="paragraph">
      <style:text-properties fo:font-weight="normal" style:font-weight-asian="normal" style:font-weight-complex="normal"/>
    </style:style>
    <style:style style:name="P114" style:parent-style-name="Textoindependiente2" style:family="paragraph">
      <style:text-properties fo:font-weight="normal" style:font-weight-asian="normal" style:font-weight-complex="normal"/>
    </style:style>
    <style:style style:name="P115" style:parent-style-name="Título4" style:family="paragraph">
      <style:text-properties fo:language="es" fo:country="ES"/>
    </style:style>
    <style:style style:name="P116" style:parent-style-name="Standard" style:family="paragraph">
      <style:paragraph-properties fo:text-align="justify"/>
      <style:text-properties style:font-name="Calibri" style:font-name-complex="Calibri"/>
    </style:style>
    <style:style style:name="P117" style:parent-style-name="Título4" style:family="paragraph">
      <style:text-properties fo:language="es" fo:country="ES"/>
    </style:style>
    <style:style style:name="P118" style:parent-style-name="Standard" style:family="paragraph">
      <style:paragraph-properties fo:text-align="justify"/>
      <style:text-properties style:font-name="Calibri" style:font-name-complex="Calibri"/>
    </style:style>
    <style:style style:name="P11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T120" style:parent-style-name="Fuentedepárrafopredeter." style:family="text">
      <style:text-properties style:rfc-language-tag="es-ES_tradnl" fo:language="es"/>
    </style:style>
    <style:style style:name="P121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22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2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24" style:parent-style-name="western" style:family="paragraph">
      <style:paragraph-properties fo:text-align="justify" fo:margin-bottom="0.1104in" fo:line-height="104%"/>
      <style:text-properties style:font-name="Calibri" style:font-name-complex="Calibri" fo:font-weight="bold" style:font-weight-asian="bold" style:font-weight-complex="bold"/>
    </style:style>
    <style:style style:name="P125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26" style:parent-style-name="Textoindependiente2" style:family="paragraph">
      <style:text-properties fo:font-weight="normal" style:font-weight-asian="normal" style:font-weight-complex="normal" style:rfc-language-tag="es-ES_tradnl" fo:language="es"/>
    </style:style>
    <style:style style:name="P127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style:rfc-language-tag="es-ES_tradnl" fo:language="es"/>
    </style:style>
    <style:style style:name="P128" style:parent-style-name="Textoindependiente2" style:family="paragraph">
      <style:text-properties fo:font-weight="normal" style:font-weight-asian="normal" style:font-weight-complex="normal"/>
    </style:style>
    <style:style style:name="P12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30" style:parent-style-name="Textbody" style:family="paragraph">
      <style:text-properties style:rfc-language-tag="es-ES_tradnl" fo:language="es"/>
    </style:style>
    <style:style style:name="P131" style:parent-style-name="Textbody" style:family="paragraph">
      <style:text-properties style:rfc-language-tag="es-ES_tradnl" fo:language="es"/>
    </style:style>
    <style:style style:name="P132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33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34" style:parent-style-name="Standard" style:family="paragraph">
      <style:paragraph-properties fo:text-align="justify"/>
      <style:text-properties style:font-name="Calibri" style:font-name-complex="Calibri" style:rfc-language-tag="es-ES_tradnl" fo:language="es"/>
    </style:style>
    <style:style style:name="P135" style:parent-style-name="Standard" style:family="paragraph">
      <style:paragraph-properties fo:text-align="justify"/>
    </style:style>
    <style:style style:name="T136" style:parent-style-name="Fuentedepárrafopredeter." style:family="text">
      <style:text-properties style:font-name="Calibri" style:font-name-complex="Calibri" style:rfc-language-tag="es-ES_tradnl" fo:language="es"/>
    </style:style>
    <style:style style:family="graphic" style:name="a1" style:parent-style-name="Graphics">
      <style:graphic-properties fo:border="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4" draw:style-name="a1" draw:name="Imagen1" text:anchor-type="paragraph" svg:x="-0.27362in" svg:y="-0.44449in" svg:width="0.98071in" svg:height="0.7937in" style:rel-width="scale" style:rel-height="scale"><draw:image xlink:href="media/image1.png" xlink:type="simple" xlink:show="embed" xlink:actuate="onLoad"/><svg:title/><svg:desc/></draw:frame></text:p>
      <text:p text:style-name="Heading">I FORO DE DERECHO URBANÍSTICO LOCAL 2020</text:p>
      <text:p text:style-name="Subtítulo">Audiencia Provincial de Badajoz – Diputación Provincial de Badajoz</text:p>
      <text:p text:style-name="P3"/>
      <text:p text:style-name="P4">6 y 7 de Febrero</text:p>
      <text:p text:style-name="P5"/>
      <text:h text:style-name="Título1" text:outline-level="1">LUGAR DE CELEBRACIÓN</text:h>
      <text:p text:style-name="P6">Auditorio<text:s/>del Edificio Siglo XXI</text:p>
      <text:h text:style-name="Título2" text:outline-level="2">Paseo Fluvial nº 4. Badajoz</text:h>
      <text:p text:style-name="P7"/>
      <text:p text:style-name="P8">Coordinador Audiencia Provincial Badajoz <text:s text:c="19"/>Coordinador Diputación de Badajoz</text:p>
      <text:p text:style-name="P9">D. Luis Romualdo Hernández Díaz-Ambrona <text:s text:c="26"/>D. José Carlos Cobos Godoy</text:p>
      <text:h text:style-name="P10" text:outline-level="3"/>
      <text:h text:style-name="Título3" text:outline-level="3">JUEVES 6 DE FEBRERO</text:h>
      <text:p text:style-name="P11"/>
      <text:p text:style-name="P12">09:00 h.</text:p>
      <text:p text:style-name="P13"/>
      <text:p text:style-name="P14">Acreditación y entrega de documentación.</text:p>
      <text:p text:style-name="P15"/>
      <text:p text:style-name="P16">09:30h.</text:p>
      <text:p text:style-name="P17"/>
      <text:h text:style-name="Título4" text:outline-level="4">Presentación y Apertura</text:h>
      <text:p text:style-name="P18"/>
      <text:p text:style-name="P19">Excma. Sra. Dª. María Felix Tena Aragón</text:p>
      <text:p text:style-name="P20">Presidenta del Tribunal Superior de Justicia de Extremadura</text:p>
      <text:h text:style-name="P21" text:outline-level="4"/>
      <text:h text:style-name="Título4" text:outline-level="4">Excmo. Sr. D. Miguel Ángel Gallardo Miranda</text:h>
      <text:p text:style-name="P22">Presidente de la Diputación Provincial de Badajoz</text:p>
      <text:p text:style-name="P23"/>
      <text:p text:style-name="P24">10:00 h.</text:p>
      <text:p text:style-name="P25">MESA: NUEVO RÉGIMEN DEL SUELO RÚSTICO: RÉGIMEN GENERAL Y EL PROCEDIMIENTO DE CALIFICACIÓN RÚSTICA.</text:p>
      <text:h text:style-name="P26" text:outline-level="4">Ilmo. Sr. D. Daniel Ruiz Ballesteros</text:h>
      <text:p text:style-name="Textbody">Presidente de la Sala de lo Contencioso-Administrativo del Tribunal Superior de Justicia de Extremadura.</text:p>
      <text:p text:style-name="Textbody"/>
      <text:soft-page-break/>
      <text:h text:style-name="P27" text:outline-level="4">Sr. D. Francisco Javier Machacón Díaz</text:h>
      <text:p text:style-name="Textbody">Jefe Servicio Administrativo Planeamiento y Gestión Urbanística en Ayuntamiento de Badajoz.</text:p>
      <text:p text:style-name="P28"/>
      <text:p text:style-name="Textbody"><text:span text:style-name="T29">Presenta y Modera:<text:s/></text:span><text:span text:style-name="T30">Ilmo. Sr. D. Luis Romualdo Hernández Díaz-Ambrona.</text:span></text:p>
      <text:p text:style-name="P31">Presidente de la Audiencia Provincial de Badajoz.</text:p>
      <text:p text:style-name="P32">10:45 h.</text:p>
      <text:p text:style-name="P33"/>
      <text:p text:style-name="Textoindependiente2">MESA: LA DECLARACIÓN DE RUINA CON PROPIETARIOS FALLECIDOS Y HEREDEROS QUE NO HAN ESCRITURADO.</text:p>
      <text:p text:style-name="Textoindependiente2"/>
      <text:h text:style-name="P34" text:outline-level="4">Ilma. Sra. Dª. Carmen Romero Cervero</text:h>
      <text:p text:style-name="Textbody">Magistrada-Juez del Juzgado de lo<text:s/>Contencioso-Administrativo número 2 de Mérida.</text:p>
      <text:p text:style-name="P35"/>
      <text:h text:style-name="P36" text:outline-level="4">Sra. Dª. Beatriz Alonso Jiménez</text:h>
      <text:p text:style-name="P37">Notaria y Vocal del Ilustre Colegio Notarial de Extremadura.</text:p>
      <text:p text:style-name="P38"/>
      <text:h text:style-name="Título4" text:outline-level="4">Presenta y Modera: Dª. Manuela Triguero Llera</text:h>
      <text:p text:style-name="P39">Jefa de Sección Jurídica de Gestión de Convenios.</text:p>
      <text:p text:style-name="P40"/>
      <text:p text:style-name="P41"><text:span text:style-name="T42">11:30 h.<text:s/></text:span><text:span text:style-name="T43">Pausa-Café</text:span><text:span text:style-name="T44">.</text:span></text:p>
      <text:p text:style-name="P45"/>
      <text:p text:style-name="P46">12:00 h.</text:p>
      <text:p text:style-name="P47"/>
      <text:p text:style-name="Textoindependiente2">MESA: LA PROTECCIÓN DE LA LEGALIDAD URBANÍSTICA. CONSTRUCCIONES ILEGALES.</text:p>
      <text:p text:style-name="Textoindependiente2"/>
      <text:h text:style-name="P48" text:outline-level="4">Ilmo. Sr. D. Agustín Manzano González</text:h>
      <text:p text:style-name="Textbody">Fiscal Delegado de Medio Ambiente de la Fiscalía de Área de Badajoz.</text:p>
      <text:p text:style-name="P49"/>
      <text:h text:style-name="Título4" text:outline-level="4">Sr. D. Victor Montero de Espinosa Mendiola</text:h>
      <text:p text:style-name="P50">Jefe de Sección de Disciplina Urbanística del Ayuntamiento de Badajoz.</text:p>
      <text:p text:style-name="P51"/>
      <text:p text:style-name="P52"><text:span text:style-name="T53">Presenta y Modera:</text:span><text:span text:style-name="T54"><text:s/>Ilma. Sra. Dª.María Dolores Fernández Gallardo.</text:span></text:p>
      <text:p text:style-name="P55">Magistrada de la Sección 3ª <text:s/>de la Audiencia Provincial de Badajoz.</text:p>
      <text:p text:style-name="P56"/>
      <text:p text:style-name="P57">12:45 h.</text:p>
      <text:p text:style-name="P58"/>
      <text:p text:style-name="Textoindependiente2"><text:span text:style-name="T59">PONENCIA</text:span>: EL PATRIMONIO PÚBLICO DE SUELO MUNICIPAL. LAS ÓRDENES DE EJECUCIÓN.</text:p>
      <text:p text:style-name="Textoindependiente2"/>
      <text:h text:style-name="P60" text:outline-level="4">Sr. D. Luis Enrique Flores Domínguez.</text:h>
      <text:p text:style-name="Textbody">Secretario General del Ayuntamiento de Sevilla.</text:p>
      <text:p text:style-name="P61"/>
      <text:p text:style-name="P62">Sr. D. Enrique Pedrero Balas.</text:p>
      <text:p text:style-name="P63"><text:span text:style-name="T64">Oficial Mayor de la Diputación de Badajoz y Vicepresidente del<text:s/></text:span><text:span text:style-name="T65">Colegio Oficial de<text:s/></text:span><text:span text:style-name="T66">Secretarios, Interventores y Tesoreros de la Administración Local de Badajoz</text:span></text:p>
      <text:h text:style-name="P67" text:outline-level="4"/>
      <text:h text:style-name="Título4" text:outline-level="4">Presenta y Modera: Sr. D. Ángel Díaz Mancha.</text:h>
      <text:p text:style-name="Standard"><text:span text:style-name="T68">Interventor de la Diputación de Badajoz y Presidente del<text:s/></text:span><text:span text:style-name="T69">Colegio Oficial de Secretarios, Interventores y Tesoreros de la<text:s/></text:span><text:span text:style-name="T70">Administración Local de Badajoz</text:span></text:p>
      <text:h text:style-name="P71" text:outline-level="3"/>
      <text:h text:style-name="P72" text:outline-level="3">13:30 h: Almuerzo de Trabajo.</text:h>
      <text:p text:style-name="P73"/>
      <text:p text:style-name="P74"/>
      <text:h text:style-name="P75" text:outline-level="3">VIERNES 7 DE FEBRERO</text:h>
      <text:p text:style-name="P76"/>
      <text:p text:style-name="P77">09:30h.</text:p>
      <text:p text:style-name="P78">MESA: EL CONTROL ADMINISTRATIVO DE LAS ACTIVIDADES URBANÍSTICAS. LICENCIAS URBANÍSTICAS Y COMUNICACIONES PREVIAS.</text:p>
      <text:h text:style-name="Título4" text:outline-level="4"><text:span text:style-name="T79">Ilmo. Sr. D.<text:s/></text:span>Casiano Rojas Pozo</text:h>
      <text:p text:style-name="P80">Magistrado de<text:s/>la Sala de lo Contencioso-Administrativo del Tribunal Superior de Justicia de Extremadura.</text:p>
      <text:p text:style-name="P81"/>
      <text:h text:style-name="P82" text:outline-level="4">Sr. D. José María Cumbres Jiménez</text:h>
      <text:p text:style-name="Textbody">Secretario General de la Diputación Provincial de Badajoz.</text:p>
      <text:p text:style-name="P83"/>
      <text:p text:style-name="P84"><text:span text:style-name="T85">Presenta y Modera: Ilma. Sra. Dª.<text:s/></text:span><text:span text:style-name="T86">Eulalia Elena Moreno de Acevedo Yag</text:span><text:span text:style-name="T87">üe</text:span></text:p>
      <text:p text:style-name="P88">Directora General de Urbanismo de la Junta de Extremadura.</text:p>
      <text:p text:style-name="P89"/>
      <text:p text:style-name="P90">10:15 h.</text:p>
      <text:p text:style-name="P91"/>
      <text:p text:style-name="Textoindependiente2">MESA: LA INMATRICULACIÓN DE VIALES PÚBLICOS EN SUELO RÚSTICO POR LA ADMINISTRACIÓN LOCAL Y EL REGISTRO DE LA PROPIEDAD.</text:p>
      <text:p text:style-name="Textoindependiente2"/>
      <text:h text:style-name="P92" text:outline-level="4">Sr. D. José Carlos Islán Perea</text:h>
      <text:p text:style-name="Textbody">Registrador de la<text:s/>Propiedad, Mercantiles y de Bienes Muebles de Villanueva de la Serena (Badajoz).</text:p>
      <text:p text:style-name="P93"/>
      <text:h text:style-name="P94" text:outline-level="4">Sra. Dª. María Soledad Díaz Donaire.</text:h>
      <text:p text:style-name="P95">Secretaria del Ayuntamiento de Olivenza.</text:p>
      <text:p text:style-name="P96"/>
      <text:p text:style-name="P97">Presenta y Modera: Sra. Dª. Juana Cintas Calderón Zarzo.</text:p>
      <text:p text:style-name="Textbody">Directora del Área de Recursos Humanos y Régimen Interior</text:p>
      <text:p text:style-name="P98"/>
      <text:p text:style-name="P99"><text:span text:style-name="T100">11:00 h.<text:s/></text:span><text:span text:style-name="T101">Pausa-Café</text:span><text:span text:style-name="T102">.</text:span></text:p>
      <text:p text:style-name="P103"/>
      <text:p text:style-name="P104">11:30 h.</text:p>
      <text:p text:style-name="P105"/>
      <text:p text:style-name="Textoindependiente2">MESA: LA AUTORIZACIÓN JUDICIAL EN LA EJECUCIÓN SUBSIDIARIA EN LOS PROCEDIMIENTOS DE DECLARACIÓN DE RUINA Y EN RECUPERACIÓN DE CAMINOS.</text:p>
      <text:p text:style-name="Textoindependiente2"/>
      <text:soft-page-break/>
      <text:h text:style-name="P106" text:outline-level="4">Ilmo. Sr. D. Pedro Fernández Mora</text:h>
      <text:p text:style-name="Textbody">Magistrado-Juez del Juzgado de<text:s/>lo Contencioso-Administrativo número 1 de Mérida.</text:p>
      <text:p text:style-name="P107"/>
      <text:h text:style-name="Título4" text:outline-level="4"><text:span text:style-name="T108">Ilmo. Sr. D.<text:s/></text:span>Raimundo Prado Bernabéu.</text:h>
      <text:p text:style-name="P109">Magistrado de la Sala de lo Contencioso-Administrativo del Tribunal Superior de Justicia de Extremadura.</text:p>
      <text:p text:style-name="P110"/>
      <text:p text:style-name="Textoindependiente2">Presenta y Modera: Sr. D. Julián Expósito Talavera.</text:p>
      <text:p text:style-name="P111">Director<text:s/>del Área de Presidencia de la Diputación de Badajoz</text:p>
      <text:p text:style-name="P112"/>
      <text:p text:style-name="P113">12:15 h.</text:p>
      <text:p text:style-name="P114"/>
      <text:p text:style-name="Textoindependiente2">MESA: CONTAMINACIÓN ACÚSTICA EN EL ÁMBITO LOCAL: CONCEPTOS Y PROCEDIMIENTO EN LAS MEDICIONES DE RUIDO.</text:p>
      <text:p text:style-name="Textoindependiente2"/>
      <text:h text:style-name="P115" text:outline-level="4">Ilmo. Sr. D. Francisco Ortega Silva</text:h>
      <text:p text:style-name="Textbody">Fiscal delegado de Medio Ambiente de la<text:s/>Fiscalía de Área de Mérida.</text:p>
      <text:p text:style-name="P116"/>
      <text:h text:style-name="P117" text:outline-level="4">Sr. D. Jesús Cárdenas Cárdenas</text:h>
      <text:p text:style-name="P118">Sargento 1º. Jefe Equipo de Investigación de SEPRONA de Badajoz.</text:p>
      <text:p text:style-name="P119"/>
      <text:p text:style-name="Textoindependiente2">Presenta y modera:<text:s/><text:span text:style-name="T120">Sr. D. Alejandro Peña Paredes</text:span></text:p>
      <text:p text:style-name="P121">Director del Área de Desarrollo Rural y Sostenibilidad de la Diputación de Badajoz</text:p>
      <text:p text:style-name="P122"/>
      <text:p text:style-name="P123">13:00 h.</text:p>
      <text:p text:style-name="P124">MESA: ANÁLISIS DEL EJERCICIO DE LA POTESTAD ADMINISTRATIVA DE RECUPERACIÓN DE OFICIO DE LOS CAMINOS PÚBLICOS MUNICIPALES.</text:p>
      <text:p text:style-name="P125">Ilmo. Sr. D. Mercenario Villalba Lava</text:p>
      <text:p text:style-name="Textbody">Magistrado Especialista de la Sala de lo Contencioso-Administrativo del Tribunal Superior de Justicia de Extremadura.</text:p>
      <text:p text:style-name="Textoindependiente2"/>
      <text:h text:style-name="Título4" text:outline-level="4">Sr. D. Miguel Ángel Campos Rodas</text:h>
      <text:p text:style-name="P126">Jefe de Servicio de Urbanismo, Vivienda y Arquitectura de la Diputación de Badajoz.</text:p>
      <text:p text:style-name="P127"/>
      <text:p text:style-name="Textoindependiente2">Presenta y Modera: Sr. D. José Carlos Cobos Godoy.</text:p>
      <text:p text:style-name="P128">Director del Área de Fomento de la Diputación de Badajoz.</text:p>
      <text:p text:style-name="P129"/>
      <text:p text:style-name="P130">13:45 h.</text:p>
      <text:p text:style-name="P131"/>
      <text:h text:style-name="Título4" text:outline-level="4">CLAUSURA</text:h>
      <text:p text:style-name="P132"/>
      <text:h text:style-name="Título4" text:outline-level="4">Ilmo. Sr. D. Luis Romualdo Hernández Díaz-Ambrona</text:h>
      <text:p text:style-name="P133">Presidente de la Audiencia Provincial de Badajoz.</text:p>
      <text:p text:style-name="P134"/>
      <text:h text:style-name="Título4" text:outline-level="4">Ilmo. Sr. D. Francisco José Farrona Navas</text:h>
      <text:p text:style-name="P135"><text:span text:style-name="T136">Diputado Provincial del Área de Fomento de la Diputación de Badajoz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Standard" style:next-style-name="Standard" style:default-outline-level="1">
      <style:paragraph-properties fo:keep-with-next="always" fo:text-align="center"/>
      <style:text-properties style:font-name="Calibri" style:font-name-asian="Calibri" style:font-name-complex="Calibri" fo:font-weight="bold" style:font-weight-asian="bold" style:font-weight-complex="bold" fo:font-size="14pt" style:font-size-asian="14pt" style:rfc-language-tag="es-ES_tradnl" fo:language="es" fo:hyphenate="false"/>
    </style:style>
    <style:style style:name="Título2" style:display-name="Título 2" style:family="paragraph" style:parent-style-name="Standard" style:next-style-name="Standard" style:default-outline-level="2">
      <style:paragraph-properties fo:keep-with-next="always" fo:text-align="center"/>
      <style:text-properties style:font-name="Calibri" style:font-name-asian="Calibri" style:font-name-complex="Calibri" fo:font-weight="bold" style:font-weight-asian="bold" style:font-weight-complex="bold" style:rfc-language-tag="es-ES_tradnl" fo:language="es" fo:hyphenate="false"/>
    </style:style>
    <style:style style:name="Título3" style:display-name="Título 3" style:family="paragraph" style:parent-style-name="Standard" style:next-style-name="Standard" style:default-outline-level="3">
      <style:paragraph-properties fo:keep-with-next="always" fo:text-align="justify"/>
      <style:text-properties style:font-name="Calibri" style:font-name-asian="Calibri" style:font-name-complex="Calibri" fo:font-weight="bold" style:font-weight-asian="bold" style:font-weight-complex="bold" fo:font-size="16pt" style:font-size-asian="16pt" style:rfc-language-tag="es-ES_tradnl" fo:language="es" fo:hyphenate="false"/>
    </style:style>
    <style:style style:name="Título4" style:display-name="Título 4" style:family="paragraph" style:parent-style-name="Standard" style:next-style-name="Standard" style:default-outline-level="4">
      <style:paragraph-properties fo:keep-with-next="always" fo:text-align="justify"/>
      <style:text-properties style:font-name="Calibri" style:font-name-asian="Calibri" style:font-name-complex="Calibri" fo:font-weight="bold" style:font-weight-asian="bold" style:font-weight-complex="bold" style:rfc-language-tag="es-ES_tradnl" fo:language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style:font-name="Calibri" style:font-name-asian="Calibri" style:font-name-complex="Calibri" fo:font-weight="bold" style:font-weight-asian="bold" style:font-weight-complex="bold" fo:font-size="22pt" style:font-size-asian="22pt" style:rfc-language-tag="es-ES_tradnl" fo:language="es" fo:hyphenate="false"/>
    </style:style>
    <style:style style:name="Textbody" style:display-name="Text body" style:family="paragraph" style:parent-style-name="Standard">
      <style:paragraph-properties fo:text-align="justify"/>
      <style:text-properties style:font-name="Calibri" style:font-name-asian="Calibri" style:font-name-complex="Calibri"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Epígrafe" style:display-name="Epígrafe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Subtítulo" style:display-name="Subtítulo" style:family="paragraph" style:parent-style-name="Standard" style:next-style-name="Textbody">
      <style:paragraph-properties fo:text-align="center"/>
      <style:text-properties style:font-name="Calibri" style:font-name-asian="Calibri" style:font-name-complex="Calibri" fo:font-weight="bold" style:font-weight-asian="bold" style:font-weight-complex="bold" style:rfc-language-tag="es-ES_tradnl" fo:language="es" fo:hyphenate="false"/>
    </style:style>
    <style:style style:name="western" style:display-name="western" style:family="paragraph" style:parent-style-name="Standard">
      <style:paragraph-properties fo:margin-top="0.1944in" fo:margin-bottom="0.0986in" fo:line-height="120%"/>
      <style:text-properties fo:hyphenate="false"/>
    </style:style>
    <style:style style:name="Textoindependiente2" style:display-name="Texto independiente 2" style:family="paragraph" style:parent-style-name="Standard">
      <style:paragraph-properties fo:text-align="justify"/>
      <style:text-properties style:font-name="Calibri" style:font-name-asian="Calibri" style:font-name-complex="Calibri" fo:font-weight="bold" style:font-weight-asian="bold" style:font-weight-complex="bold" fo:hyphenate="false"/>
    </style:style>
    <style:style style:name="Piedepágina" style:display-name="Pie de página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-Fuentedepárrafopredeter." style:display-name="WW-Fuente de párrafo predeter." style:family="text"/>
    <style:style style:name="Númerodepágina" style:display-name="Número de página" style:family="text" style:parent-style-name="WW-Fuentedepárrafopredeter."/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Marco1" text:anchor-type="paragraph" svg:x="7.08661in" svg:y="0.00079in" svg:width="0.08264in" svg:height="0.18958in" style:rel-width="scale" style:rel-height="scale"><draw:text-box><text:p text:style-name="Piedepágina"><text:span text:style-name="Númerodepágina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I FORO DE DERECHO URBANÍSTICO LOCAL</dc:title>
    <meta:initial-creator>Usuario</meta:initial-creator>
    <dc:creator>Colegio SITAL Badajoz</dc:creator>
    <meta:creation-date>2020-01-23T09:23:00Z</meta:creation-date>
    <dc:date>2020-01-23T09:23:00Z</dc:date>
    <meta:print-date>2020-01-22T15:09:00Z</meta:print-date>
    <meta:template xlink:href="Normal" xlink:type="simple"/>
    <meta:editing-cycles>2</meta:editing-cycles>
    <meta:editing-duration>PT0S</meta:editing-duration>
    <meta:document-statistic meta:page-count="4" meta:paragraph-count="10" meta:word-count="828" meta:character-count="5377" meta:row-count="37" meta:non-whitespace-character-count="4559"/>
  </office:meta>
</office:document-meta>
</file>